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margin-top="0.125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style:snap-to-layout-grid="false" fo:text-align="end" fo:margin-top="0.125in" fo:line-height="75%" fo:margin-right="0.1388in"/>
      <style:text-properties style:font-name="標楷體" style:font-name-asian="標楷體" style:font-weight-complex="bold" fo:font-size="10pt" style:font-size-asian="10pt" style:font-size-complex="10pt"/>
    </style:style>
    <style:style style:name="P7" style:parent-style-name="內文" style:family="paragraph">
      <style:paragraph-properties style:snap-to-layout-grid="false" fo:text-align="end" fo:margin-top="0.125in" fo:line-height="75%" fo:margin-right="0.1388in"/>
    </style:style>
    <style:style style:name="T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0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11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paragraph-properties style:snap-to-layout-grid="false" fo:margin-top="0.125in" fo:line-height="85%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style:snap-to-layout-grid="false" fo:margin-top="0.125in" fo:margin-left="0.4861in" fo:text-indent="-0.4861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1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新細明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新細明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新細明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margin-top="0.125in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新細明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margin-top="0.125in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新細明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新細明體" fo:font-size="14pt" style:font-size-asian="14pt"/>
    </style:style>
    <style:style style:name="P36" style:parent-style-name="內文" style:family="paragraph">
      <style:paragraph-properties style:snap-to-layout-grid="false" fo:margin-top="0.0694in" fo:margin-left="0.3888in" fo:text-indent="-0.3888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新細明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5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P58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-0.27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-0.27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margin-top="0.125in" fo:line-height="85%">
        <style:tab-stops>
          <style:tab-stop style:type="left" style:position="0.3937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新細明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新細明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P72" style:parent-style-name="內文" style:list-style-name="LFO4" style:family="paragraph">
      <style:paragraph-properties style:snap-to-layout-grid="false" fo:margin-top="0.125in" fo:line-height="85%">
        <style:tab-stops>
          <style:tab-stop style:type="left" style:position="-0.7729in"/>
        </style:tab-stops>
      </style:paragraph-properties>
      <style:text-properties style:font-name="標楷體" style:font-name-asian="標楷體" fo:font-size="14pt" style:font-size-asian="14pt"/>
    </style:style>
    <style:style style:name="P73" style:parent-style-name="內文" style:list-style-name="LFO4" style:family="paragraph">
      <style:paragraph-properties style:snap-to-layout-grid="false" fo:margin-top="0.125in" fo:line-height="85%">
        <style:tab-stops>
          <style:tab-stop style:type="left" style:position="-0.7729in"/>
        </style:tab-stops>
      </style:paragraph-properties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style:snap-to-layout-grid="false" fo:margin-top="0.125in" fo:line-height="85%" fo:margin-left="0.3333in">
        <style:tab-stops>
          <style:tab-stop style:type="left" style:position="0.0604in"/>
        </style:tab-stops>
      </style:paragraph-properties>
    </style:style>
    <style:style style:name="T75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P78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9" style:parent-style-name="內文" style:family="paragraph">
      <style:paragraph-properties style:snap-to-layout-grid="false" fo:margin-top="0.1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1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4" style:parent-style-name="內文" style:family="paragraph">
      <style:paragraph-properties style:snap-to-layout-grid="false" fo:text-align="center" fo:margin-top="0.125in" fo:line-height="85%"/>
    </style:style>
    <style:style style:name="P85" style:parent-style-name="內文" style:family="paragraph">
      <style:paragraph-properties style:snap-to-layout-grid="false" fo:text-align="center" fo:margin-top="0.125in" fo:line-height="85%" fo:margin-right="0.7777in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財團法人建大文化教育基金會</text:p>
      <text:p text:style-name="P2"><text:span text:style-name="T3">115年</text:span><text:span text:style-name="T4">雲林縣</text:span><text:span text:style-name="T5">建大優秀自強學生獎學金實施辦法</text:span></text:p>
      <text:p text:style-name="P6">中華民國一○四年七月二十日公布</text:p>
      <text:p text:style-name="P7"><text:span text:style-name="T8">中華民國</text:span><text:span text:style-name="T9">一一四年八月二十日</text:span><text:span text:style-name="T10">修訂</text:span></text:p>
      <text:p text:style-name="P11">第1條</text:p>
      <text:p text:style-name="P12"><text:s text:c="5"/>為發揚建大公司創辦人楊金豹、顏玉霞夫婦教育興邦之心志，建大文化教育基金會(以下簡稱本會)特設立優秀自強學生獎學金以鼓勵學生努力向學，激發上進精神，爰訂定本辦法。</text:p>
      <text:p text:style-name="P13">第2條</text:p>
      <text:p text:style-name="P14"><text:span text:style-name="T15"><text:s text:c="5"/>凡設籍</text:span><text:span text:style-name="T16">雲林縣</text:span><text:span text:style-name="T17">滿一年以上之優秀自強學生，符合下列規定之一，而未享有公費或其他獎學金者，得向學校提出申請：</text:span></text:p>
      <text:list text:style-name="LFO1" text:continue-numbering="true">
        <text:list-item>
          <text:p text:style-name="P18"><text:span text:style-name="T19">大專組</text:span><text:span text:style-name="T20">：</text:span><text:span text:style-name="T21">目前就讀於國內公私立大專院校</text:span><text:span text:style-name="T22">，</text:span><text:span text:style-name="T23">前一學年之學業成績平均七十分以上（大一學生以高三成績為準），操行成績（或綜合表現）八十分（甲等）以上</text:span><text:span text:style-name="T24">，</text:span><text:span text:style-name="T25">且綜合表現良好無記過以上之處分。</text:span></text:p>
        </text:list-item>
      </text:list>
      <text:p text:style-name="P26"><text:span text:style-name="T27">二</text:span><text:span text:style-name="T28">、</text:span><text:span text:style-name="T29">上述學期成績中有一學科不及格者則不得申請。</text:span><text:span text:style-name="T30"><text:s/></text:span></text:p>
      <text:p text:style-name="P31"><text:span text:style-name="T32">三</text:span><text:span text:style-name="T33">、</text:span><text:span text:style-name="T34">身心障礙學校學生可不受就讀地區限制</text:span><text:span text:style-name="T35">。</text:span></text:p>
      <text:p text:style-name="P36"><text:span text:style-name="T37">四、</text:span><text:span text:style-name="T38">若同時領有公費或其他獎學金(領據已簽)者，則喪失獲獎資格，並請學校協助來信或官方賴告知。</text:span></text:p>
      <text:p text:style-name="P39">第3條</text:p>
      <text:p text:style-name="P40"><text:s text:c="5"/>獎學金每學年錄取名額及金額如下：</text:p>
      <text:list text:style-name="LFO2" text:continue-numbering="true">
        <text:list-item>
          <text:p text:style-name="P41"><text:span text:style-name="T42">大專（院）校學生：</text:span><text:span text:style-name="T43">10</text:span><text:span text:style-name="T44">名</text:span><text:span text:style-name="T45">(含二專、三專及五年制專科四年級以上學生；惟不包括研究所、夜間部、產學合作班、空大、空專、教育推廣學分班、實習生、交換學生</text:span><text:span text:style-name="T46">、</text:span><text:span text:style-name="T47">在職進修及學分補助費等之學生）。</text:span></text:p>
        </text:list-item>
        <text:list-item>
          <text:p text:style-name="P48"><text:span text:style-name="T49">每名新</text:span><text:span text:style-name="T50">臺幣</text:span><text:span text:style-name="T51">貳萬伍仟元</text:span><text:span text:style-name="T52">整</text:span><text:span text:style-name="T53">。</text:span></text:p>
        </text:list-item>
      </text:list>
      <text:p text:style-name="P54">第4條</text:p>
      <text:p text:style-name="P55"><text:span text:style-name="T56"><text:s text:c="4"/>本獎學金之實施：第一階段校內申請自115年9月30日起至115年10月14日停止受理，經由就讀學校初審合格後，統一由學校於10月19日前(以郵戳為憑)送</text:span><text:span text:style-name="T57">雲林縣政府指定承辦單位-文光國小(地址:雲林縣口湖鄉梧南村文光路100號；聯繫窗口:徐國峰主任，聯絡電話:0952-829396彙整。</text:span></text:p>
      <text:soft-page-break/>
      <text:p text:style-name="P58"><text:s text:c="4"/>第二階段由文光國小彙整完成後，於11月9日前(以郵戳為憑)寄達本會。第三階段由本會組成之審核委員會進行評選。本奬學金得獎名單預計115年12月31前公佈、發放。</text:p>
      <text:p text:style-name="P59"/>
      <text:p text:style-name="P60">第5條</text:p>
      <text:p text:style-name="P61"><text:s text:c="5"/>各學校推薦優秀自強學生申請本獎學金時應檢附下列證明文件，各項書表資料不論審查合格與否概不發還。</text:p>
      <text:list text:style-name="LFO3" text:continue-numbering="true">
        <text:list-item>
          <text:p text:style-name="P62">申請書乙份。</text:p>
        </text:list-item>
        <text:list-item>
          <text:p text:style-name="P63">學生證影本（正、反面，且須蓋有本學期註冊章，若無註冊章則請學校出具在學證明）。</text:p>
        </text:list-item>
        <text:list-item>
          <text:p text:style-name="P64">前一學年上下學期學業成績證明書（單）正本乙份（請載明分數並由學校加蓋證明章）。</text:p>
        </text:list-item>
        <text:list-item>
          <text:p text:style-name="P65">六個月內之戶籍謄本正本乙份。(勿附戶口名簿)</text:p>
        </text:list-item>
      </text:list>
      <text:p text:style-name="P66"><text:span text:style-name="T67">五</text:span><text:span text:style-name="T68">、</text:span><text:span text:style-name="T69">清寒證明</text:span><text:span text:style-name="T70">：</text:span><text:span text:style-name="T71">二擇一</text:span></text:p>
      <text:list text:style-name="LFO4" text:continue-numbering="true">
        <text:list-item>
          <text:p text:style-name="P72">鄉（鎮、市）公所出具之(中)低收入戶證明。</text:p>
        </text:list-item>
        <text:list-item>
          <text:p text:style-name="P73">未達鄉（鎮、市）公所(中)低收入戶資格但家境確實清寒者，可經由學校證明而推薦。</text:p>
        </text:list-item>
      </text:list>
      <text:p text:style-name="P74"><text:span text:style-name="T75">*</text:span><text:span text:style-name="T76">申請書及學校推薦函可自本會網站下載(</text:span>https://kenda.org.tw/elementor-9777/<text:span text:style-name="T77">)</text:span></text:p>
      <text:p text:style-name="P78">第6條</text:p>
      <text:p text:style-name="P79"><text:s text:c="6"/>審核委員會由縣政府偕同本會共同組成，本會董事長擔任主任委員，本 會與縣、市政府各推薦數人為審核委員。</text:p>
      <text:p text:style-name="P80">第7條</text:p>
      <text:p text:style-name="P81"><text:s text:c="2"/>本辦法自發布日實施，本會得視需要修改之。</text:p>
      <text:p text:style-name="P82"/>
      <text:p text:style-name="P83"/>
      <text:p text:style-name="P84"><draw:frame draw:style-name="a0" draw:name="圖片 1" text:anchor-type="as-char" svg:x="0in" svg:y="0in" svg:width="1.01147in" svg:height="1.00507in" style:rel-width="scale" style:rel-height="scale"><draw:image xlink:href="media/image1.png" xlink:type="simple" xlink:show="embed" xlink:actuate="onLoad"/><svg:title/><svg:desc/></draw:frame></text:p>
      <text:p text:style-name="P85"><text:span text:style-name="T86"><text:s text:c="8"/>e-mail：sching@kenda.com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font-weight="normal" style:font-weight-asian="normal" fo:font-style="normal" style:font-style-asian="normal" style:use-window-font-color="tru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8861in" fo:margin-bottom="1in" fo:margin-right="0.78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ching[曾秀卿]</meta:initial-creator>
    <dc:creator>admin</dc:creator>
    <meta:creation-date>2026-09-03T02:35:00Z</meta:creation-date>
    <dc:date>2026-09-03T02:35:00Z</dc:date>
    <meta:print-date>2024-08-23T03:0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7" meta:character-count="1190" meta:row-count="8" meta:non-whitespace-character-count="1015"/>
  </office:meta>
</office:document-meta>
</file>