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/>
    <style:font-face style:name="文鼎圓體M" svg:font-family="文鼎圓體M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Web" style:master-page-name="MP0" style:family="paragraph">
      <style:paragraph-properties fo:break-before="page" fo:text-align="justify"/>
    </style:style>
    <style:style style:name="T4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T5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P6" style:parent-style-name="內文Web" style:family="paragraph">
      <style:paragraph-properties fo:text-align="justify"/>
    </style:style>
    <style:style style:name="T7" style:parent-style-name="強調粗體" style:family="text">
      <style:text-properties style:font-name="Calibri" style:font-name-asian="文鼎圓體M" style:font-name-complex="Calibri"/>
    </style:style>
    <style:style style:name="P8" style:parent-style-name="內文Web" style:family="paragraph">
      <style:paragraph-properties fo:text-align="justify"/>
      <style:text-properties style:font-name="Calibri" style:font-name-complex="Calibri"/>
    </style:style>
    <style:style style:name="P9" style:parent-style-name="內文Web" style:family="paragraph">
      <style:paragraph-properties fo:text-align="justify"/>
    </style:style>
    <style:style style:name="T10" style:parent-style-name="強調粗體" style:family="text">
      <style:text-properties style:font-name="Calibri" style:font-name-asian="文鼎圓體M" style:font-name-complex="Calibri"/>
    </style:style>
    <style:style style:name="P11" style:parent-style-name="內文Web" style:family="paragraph">
      <style:paragraph-properties fo:text-align="justify"/>
      <style:text-properties style:font-name="Calibri" style:font-name-complex="Calibri"/>
    </style:style>
    <style:style style:name="P12" style:parent-style-name="內文Web" style:family="paragraph">
      <style:paragraph-properties fo:text-align="justify"/>
      <style:text-properties style:font-name="Calibri" style:font-name-complex="Calibri"/>
    </style:style>
    <style:style style:name="P13" style:parent-style-name="內文Web" style:family="paragraph">
      <style:paragraph-properties fo:text-align="justify"/>
      <style:text-properties style:font-name="Calibri" style:font-name-complex="Calibri"/>
    </style:style>
    <style:style style:name="P14" style:parent-style-name="內文Web" style:family="paragraph">
      <style:paragraph-properties fo:text-align="justify"/>
    </style:style>
    <style:style style:name="T15" style:parent-style-name="強調粗體" style:family="text">
      <style:text-properties style:font-name="Calibri" style:font-name-asian="文鼎圓體M" style:font-name-complex="Calibri"/>
    </style:style>
    <style:style style:name="P16" style:parent-style-name="內文Web" style:family="paragraph">
      <style:paragraph-properties fo:text-align="justify"/>
      <style:text-properties style:font-name="Calibri" style:font-name-complex="Calibri"/>
    </style:style>
    <style:style style:name="P17" style:parent-style-name="內文Web" style:family="paragraph">
      <style:paragraph-properties fo:text-align="justify"/>
      <style:text-properties style:font-name="Calibri" style:font-name-complex="Calibri"/>
    </style:style>
    <style:style style:name="P18" style:parent-style-name="內文Web" style:family="paragraph">
      <style:paragraph-properties fo:text-align="justify"/>
    </style:style>
    <style:style style:name="T19" style:parent-style-name="強調粗體" style:family="text">
      <style:text-properties style:font-name="Calibri" style:font-name-asian="文鼎圓體M" style:font-name-complex="Calibri"/>
    </style:style>
    <style:style style:name="T20" style:parent-style-name="預設段落字型" style:family="text">
      <style:text-properties style:font-name="Calibri" style:font-name-complex="Calibri"/>
    </style:style>
    <style:style style:name="T21" style:parent-style-name="預設段落字型" style:family="text">
      <style:text-properties style:font-name="Calibri" style:font-name-complex="Calibri"/>
    </style:style>
    <style:style style:name="T22" style:parent-style-name="超連結" style:family="text">
      <style:text-properties style:font-name="Calibri" style:font-name-complex="Calibri"/>
    </style:style>
    <style:style style:name="P23" style:parent-style-name="內文Web" style:family="paragraph">
      <style:paragraph-properties fo:text-align="justify"/>
      <style:text-properties style:font-name="Calibri" style:font-name-complex="Calibri"/>
    </style:style>
    <style:style style:name="P24" style:parent-style-name="內文" style:family="paragraph">
      <style:paragraph-properties fo:widows="2" fo:orphans="2" fo:text-align="justify" fo:margin-top="0.0694in" fo:margin-bottom="0.0694in"/>
    </style:style>
    <style:style style:name="T25" style:parent-style-name="預設段落字型" style:family="text">
      <style:text-properties style:font-name-complex="Calibri"/>
    </style:style>
    <style:style style:name="T26" style:parent-style-name="預設段落字型" style:family="text">
      <style:text-properties style:font-name-complex="Calibri"/>
    </style:style>
    <style:style style:name="T27" style:parent-style-name="預設段落字型" style:family="text">
      <style:text-properties style:font-name="文鼎圓體M" style:font-name-asian="文鼎圓體M" style:font-name-complex="新細明體" fo:font-weight="bold" style:font-weight-asian="bold" style:font-weight-complex="bold" style:letter-kerning="false"/>
    </style:style>
    <style:style style:name="T28" style:parent-style-name="預設段落字型" style:family="text">
      <style:text-properties style:font-name-complex="Calibri"/>
    </style:style>
    <style:style style:name="T29" style:parent-style-name="預設段落字型" style:family="text">
      <style:text-properties style:font-name-complex="Calibri"/>
    </style:style>
    <style:style style:name="T30" style:parent-style-name="預設段落字型" style:family="text">
      <style:text-properties style:font-name-complex="Calibri"/>
    </style:style>
    <style:style style:name="T31" style:parent-style-name="預設段落字型" style:family="text">
      <style:text-properties style:font-name-complex="Calibri"/>
    </style:style>
    <style:style style:name="T32" style:parent-style-name="預設段落字型" style:family="text">
      <style:text-properties style:font-name-complex="Calibri"/>
    </style:style>
    <style:style style:name="P33" style:parent-style-name="內文Web" style:family="paragraph">
      <style:paragraph-properties fo:text-align="justify"/>
      <style:text-properties style:font-name="Calibri" style:font-name-complex="Calibri"/>
    </style:style>
    <style:style style:name="P34" style:parent-style-name="內文Web" style:family="paragraph">
      <style:paragraph-properties fo:text-align="justify"/>
      <style:text-properties style:font-name="Calibri" style:font-name-complex="Calibri"/>
    </style:style>
    <style:style style:name="P35" style:parent-style-name="內文Web" style:family="paragraph">
      <style:paragraph-properties fo:text-align="justify"/>
      <style:text-properties style:font-name="Calibri" style:font-name-complex="Calibri"/>
    </style:style>
    <style:style style:name="P36" style:parent-style-name="內文Web" style:family="paragraph">
      <style:paragraph-properties fo:text-align="justify"/>
    </style:style>
    <style:style style:name="T37" style:parent-style-name="強調粗體" style:family="text">
      <style:text-properties style:font-name="Calibri" style:font-name-asian="文鼎圓體M" style:font-name-complex="Calibri"/>
    </style:style>
    <style:style style:name="P38" style:parent-style-name="內文Web" style:family="paragraph">
      <style:paragraph-properties fo:text-align="justify"/>
      <style:text-properties style:font-name="Calibri" style:font-name-complex="Calibri"/>
    </style:style>
    <style:style style:name="P39" style:parent-style-name="內文Web" style:family="paragraph">
      <style:paragraph-properties fo:text-align="justify"/>
      <style:text-properties style:font-name="Calibri" style:font-name-complex="Calibri"/>
    </style:style>
    <style:style style:name="P40" style:parent-style-name="內文Web" style:family="paragraph">
      <style:paragraph-properties fo:text-align="justify"/>
      <style:text-properties style:font-name="Calibri" style:font-name-complex="Calibri"/>
    </style:style>
    <style:style style:name="P41" style:parent-style-name="內文Web" style:family="paragraph">
      <style:paragraph-properties fo:text-align="justify"/>
    </style:style>
    <style:style style:name="T42" style:parent-style-name="強調粗體" style:family="text">
      <style:text-properties style:font-name="Calibri" style:font-name-asian="文鼎圓體M" style:font-name-complex="Calibri"/>
    </style:style>
    <style:style style:name="P43" style:parent-style-name="內文Web" style:family="paragraph">
      <style:paragraph-properties fo:text-align="justify"/>
      <style:text-properties style:font-name="Calibri" style:font-name-complex="Calibri"/>
    </style:style>
    <style:style style:name="P44" style:parent-style-name="內文Web" style:family="paragraph">
      <style:paragraph-properties fo:text-align="justify"/>
      <style:text-properties style:font-name="Calibri" style:font-name-complex="Calibri"/>
    </style:style>
    <style:style style:name="P45" style:parent-style-name="內文Web" style:family="paragraph">
      <style:paragraph-properties fo:text-align="justify"/>
      <style:text-properties style:font-name="Calibri" style:font-name-complex="Calibri"/>
    </style:style>
    <style:style style:name="P46" style:parent-style-name="內文Web" style:family="paragraph">
      <style:paragraph-properties fo:text-align="justify"/>
      <style:text-properties style:font-name="Calibri" style:font-name-complex="Calibri"/>
    </style:style>
    <style:style style:name="P47" style:parent-style-name="內文Web" style:family="paragraph">
      <style:paragraph-properties fo:text-align="justify"/>
      <style:text-properties style:font-name="Calibri" style:font-name-complex="Calibri"/>
    </style:style>
    <style:style style:name="P48" style:parent-style-name="內文Web" style:family="paragraph">
      <style:paragraph-properties fo:text-align="justify"/>
    </style:style>
    <style:style style:name="T49" style:parent-style-name="強調粗體" style:family="text">
      <style:text-properties style:font-name="Calibri" style:font-name-asian="文鼎圓體M" style:font-name-complex="Calibri"/>
    </style:style>
    <style:style style:name="P50" style:parent-style-name="內文Web" style:family="paragraph">
      <style:paragraph-properties fo:text-align="justify"/>
      <style:text-properties style:font-name="Calibri" style:font-name-complex="Calibri"/>
    </style:style>
    <style:style style:name="P51" style:parent-style-name="內文Web" style:family="paragraph">
      <style:paragraph-properties fo:text-align="justify"/>
      <style:text-properties style:font-name="Calibri" style:font-name-complex="Calibri"/>
    </style:style>
    <style:style style:name="P52" style:parent-style-name="內文Web" style:family="paragraph">
      <style:paragraph-properties fo:text-align="justify"/>
      <style:text-properties style:font-name="Calibri" style:font-name-complex="Calibri"/>
    </style:style>
    <style:style style:name="P53" style:parent-style-name="內文Web" style:family="paragraph">
      <style:paragraph-properties fo:text-align="justify"/>
      <style:text-properties style:font-name="Calibri" style:font-name-complex="Calibri"/>
    </style:style>
    <style:style style:name="P54" style:parent-style-name="內文Web" style:family="paragraph">
      <style:paragraph-properties fo:text-align="justify"/>
    </style:style>
    <style:style style:name="T55" style:parent-style-name="強調粗體" style:family="text">
      <style:text-properties style:font-name="Calibri" style:font-name-asian="文鼎圓體M" style:font-name-complex="Calibri"/>
    </style:style>
    <style:style style:name="P56" style:parent-style-name="內文Web" style:family="paragraph">
      <style:paragraph-properties fo:text-align="justify"/>
      <style:text-properties style:font-name="Calibri" style:font-name-complex="Calibri"/>
    </style:style>
    <style:style style:name="P57" style:parent-style-name="內文Web" style:family="paragraph">
      <style:paragraph-properties fo:text-align="justify"/>
    </style:style>
    <style:style style:name="T58" style:parent-style-name="預設段落字型" style:family="text">
      <style:text-properties style:font-name="Calibri" style:font-name-complex="Calibri"/>
    </style:style>
    <style:style style:name="T59" style:parent-style-name="預設段落字型" style:family="text">
      <style:text-properties style:font-name="Calibri" style:font-name-complex="Calibri"/>
    </style:style>
  </office:automatic-styles>
  <office:body>
    <office:text text:use-soft-page-breaks="true">
      <text:p text:style-name="P1"><text:span text:style-name="T4">115</text:span><text:span text:style-name="T5">年王惕吾先生新聞獎學金申請辦法</text:span></text:p>
      <text:p text:style-name="P6"><text:span text:style-name="T7">一、宗旨</text:span></text:p>
      <text:p text:style-name="P8">培育及獎助對新聞傳播事業發展有創新理念之優秀學生。</text:p>
      <text:p text:style-name="P9"><text:span text:style-name="T10">二、申請資格</text:span></text:p>
      <text:p text:style-name="P11">1.大學部：國內各大學三年級（含）以上之日夜間部在校生，前一學年上、下學期平均學業成績皆達七十八分（含）以上，且無任何一科不及格者。</text:p>
      <text:p text:style-name="P12">2.研究所：國內各研究所二年級（含）以上碩士班及二年級（含）以上博士班在校學生，前一學年上、下學期皆具修課成績，平均學業成績皆達七十八分（含）以上，且無任何一科不及格者。</text:p>
      <text:p text:style-name="P13">3.本獎學金申請資格不包括：進修推廣部學分班、研究所在職進修班同學。</text:p>
      <text:p text:style-name="P14"><text:span text:style-name="T15">三、獎助名額及金額</text:span></text:p>
      <text:p text:style-name="P16">1.115年度辦理一次，錄取名額上限為二十四名。大學部最多錄取十二名，研究所最多錄取十二名。具體錄取名額依評審結果決定。</text:p>
      <text:p text:style-name="P17">2.大學部錄取學生每名贈予獎學金新台幣二萬元，研究所錄取學生每名贈予獎學金新台幣三萬元。</text:p>
      <text:p text:style-name="P18"><text:span text:style-name="T19">四、申請文件</text:span></text:p>
      <text:p text:style-name="內文Web"><text:span text:style-name="T20">1.</text:span><text:span text:style-name="T21">線上填寫申請表：聯合報系文化基金會網站</text:span><text:a xlink:href="http://fund.udngroup.com/NewsScholarship.php" office:target-frame-name="_top" xlink:show="replace"><text:span text:style-name="T22">http://fund.udngroup.com/NewsScholarship.php</text:span></text:a></text:p>
      <text:p text:style-name="P23">2.前一學年上、下學期成績單：如為影本，須加蓋校方戳記。</text:p>
      <text:p text:style-name="P24"><text:span text:style-name="T25">3.</text:span><text:span text:style-name="T26">上傳指定短文主題：</text:span><text:span text:style-name="T27">「城市中一個被忽略的人」</text:span><text:span text:style-name="T28">，文章應包含實際訪談或現場觀察，不得以純想像、虛構人物完成。文末附</text:span><text:span text:style-name="T29">1</text:span><text:span text:style-name="T30">張人物訪談與現場觀察照片（自行拍攝或可授權之素材，請註明攝影／來源與授權），須以</text:span><text:span text:style-name="T31">PDF</text:span><text:span text:style-name="T32">檔格式上傳。</text:span></text:p>
      <text:p text:style-name="P33">3.1工具：不限制是否使用AI（如使用，請在文末1–2行簡要揭露：使用了哪些工具、做了哪些步驟）。</text:p>
      <text:p text:style-name="P34">3.2請用標楷體13級字編輯。</text:p>
      <text:p text:style-name="P35">3.3在短文上請勿書寫姓名、就讀學校、系級等個人識別資料，均由本會統一編碼送審。</text:p>
      <text:p text:style-name="P36"><text:span text:style-name="T37">五、申請期限及收件方式</text:span></text:p>
      <text:p text:style-name="P38">1.申請期限：自115年9月16日起至10月15日止。</text:p>
      <text:soft-page-break/>
      <text:p text:style-name="P39">2.收件方式：一律採線上申請，申請人除應線上提出本辦法第四條所定全部申請文件外，另應上傳本學期（115年9月份）在學證明及成績證明文件電子檔。</text:p>
      <text:p text:style-name="P40">3.洽詢電話：（02）8692-5762，週一至週五10:00~12:00，14:00~17:30。</text:p>
      <text:p text:style-name="P41"><text:span text:style-name="T42">六、評審方式</text:span></text:p>
      <text:p text:style-name="P43">1.評審：由本會邀請資深新聞工作者擔任評審進行審閱。</text:p>
      <text:p text:style-name="P44">2.評選方式：</text:p>
      <text:p text:style-name="P45">（1）初選：評審將依據短文之「立論嚴謹」40%、「創新觀點」30%及「寫作能力」30%三大部分進行審閱及評分，優先挑選出當屆申請者之短文中，表現最優秀之前30%之作品，即具備當屆獎學金得主之候選資格。</text:p>
      <text:p text:style-name="P46">（2）決審：再由上述候選資格名單中，以短文成績占總分70%、學業成績占總分30%之計算方式，擇優錄取當屆之得獎者。（同分時之排序依次是短文分數比序、總分比序）。</text:p>
      <text:p text:style-name="P47">3.得獎公布、通知及贈獎方式：獲獎者將逐一通知，得獎名單亦將公告於本會網站及聯合報系媒體，擇期舉辦贈獎典禮。</text:p>
      <text:p text:style-name="P48"><text:span text:style-name="T49">七、其他權利義務約定：</text:span></text:p>
      <text:p text:style-name="P50">1.申請者須擔保其申請表所載內容均為真實、正確、完整，所附之在學證明及成績單或成績證明均為真正，所提之指定短文確為申請者自行創作而絕無抄襲、剽竊或其他違法情事。</text:p>
      <text:p text:style-name="P51">2.申請者如有違反前項任一約定者，本會有權逕予取消其申請及候選資格，已錄取得獎者取消其得獎，已發給獎學金者則追回其獎學金；若本會或聯合報系因此有遭受損害者，申請者並應負責賠償。</text:p>
      <text:p text:style-name="P52">3.錄取得獎者同意自決審錄取之日起，即將其短文內容無償授權本會及聯合報系（包括現在及未來同屬聯合報系旗下之各公司、報社、出版社、網站或媒體等）在業務範圍內作一切使用（包括著作權法第22條至第29條所列全部著作權利之行使，例如：加以重製改作後上載網路、平面出版、電子出版、手機APP發行等）。授權使用之地區、期間、方式、次數、數量均不限。錄取得獎者並同意不行使著作人格權。</text:p>
      <text:p text:style-name="P53">4.錄取得獎者應依本會之要求，配合簽署著作權授權證明書以證明前項約定之存在。</text:p>
      <text:p text:style-name="P54"><text:span text:style-name="T55">八、備註：</text:span></text:p>
      <text:p text:style-name="P56">1.曾獲其他年度王惕吾先生新聞獎學金之學生亦可申請本年度獎學金。</text:p>
      <text:soft-page-break/>
      <text:p text:style-name="P57"><text:span text:style-name="T58">2.</text:span><text:span text:style-name="T59">本辦法經本會董事會通過後公布實施，其修正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/>
    <style:font-face style:name="文鼎圓體M" svg:font-family="文鼎圓體M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admin</dc:creator>
    <meta:creation-date>2026-09-04T07:35:00Z</meta:creation-date>
    <dc:date>2026-09-04T07:35:00Z</dc:date>
    <meta:template xlink:href="Normal.dotm" xlink:type="simple"/>
    <meta:editing-cycles>2</meta:editing-cycles>
    <meta:editing-duration>PT60S</meta:editing-duration>
    <meta:document-statistic meta:page-count="3" meta:paragraph-count="3" meta:word-count="246" meta:character-count="1651" meta:row-count="11" meta:non-whitespace-character-count="1408"/>
  </office:meta>
</office:document-meta>
</file>