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文鼎圓體B" svg:font-family="文鼎圓體B" style:font-family-generic="swiss" style:font-pitch="variable"/>
    <style:font-face style:name="文鼎圓體M" svg:font-family="文鼎圓體M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justify" fo:margin-top="0.0694in" fo:margin-bottom="0.0694in"/>
      <style:text-properties style:font-name-asian="文鼎圓體B" style:font-name-complex="Calibri" fo:font-weight="bold" style:font-weight-asian="bold" style:font-weight-complex="bold" style:letter-kerning="false" fo:font-size="14pt" style:font-size-asian="14pt" style:font-size-complex="14pt"/>
    </style:style>
    <style:style style:name="P4" style:parent-style-name="內文" style:family="paragraph">
      <style:paragraph-properties fo:widows="2" fo:orphans="2" fo:text-align="justify" fo:margin-top="0.0694in" fo:margin-bottom="0.0694in"/>
    </style:style>
    <style:style style:name="T5" style:parent-style-name="預設段落字型" style:family="text"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6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7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8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9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10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11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12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13" style:parent-style-name="內文" style:family="paragraph">
      <style:paragraph-properties fo:widows="2" fo:orphans="2" fo:text-align="justify" fo:margin-top="0.0694in" fo:margin-bottom="0.0694in"/>
    </style:style>
    <style:style style:name="T14" style:parent-style-name="預設段落字型" style:family="text">
      <style:text-properties style:font-name-complex="Calibri" style:letter-kerning="false" style:font-size-complex="12pt"/>
    </style:style>
    <style:style style:name="T15" style:parent-style-name="預設段落字型" style:family="text">
      <style:text-properties style:font-name-complex="Calibri" style:letter-kerning="false" style:font-size-complex="12pt"/>
    </style:style>
    <style:style style:name="T16" style:parent-style-name="預設段落字型" style:family="text">
      <style:text-properties style:font-name-complex="Calibri" style:letter-kerning="false" style:font-size-complex="12pt"/>
    </style:style>
    <style:style style:name="T17" style:parent-style-name="預設段落字型" style:family="text">
      <style:text-properties style:font-name-complex="Calibri" style:letter-kerning="false" style:font-size-complex="12pt"/>
    </style:style>
    <style:style style:name="T18" style:parent-style-name="預設段落字型" style:family="text">
      <style:text-properties style:font-name-complex="Calibri" style:letter-kerning="false" style:font-size-complex="12pt"/>
    </style:style>
    <style:style style:name="T19" style:parent-style-name="預設段落字型" style:family="text">
      <style:text-properties style:font-name-complex="Calibri" style:letter-kerning="false" style:font-size-complex="12pt"/>
    </style:style>
    <style:style style:name="T20" style:parent-style-name="預設段落字型" style:family="text">
      <style:text-properties style:font-name-complex="Calibri" style:letter-kerning="false" style:font-size-complex="12pt"/>
    </style:style>
    <style:style style:name="T21" style:parent-style-name="預設段落字型" style:family="text">
      <style:text-properties style:font-name-complex="Calibri" style:letter-kerning="false" style:font-size-complex="12pt"/>
    </style:style>
    <style:style style:name="T22" style:parent-style-name="超連結" style:family="text">
      <style:text-properties style:font-name-complex="Calibri" style:letter-kerning="false" style:font-size-complex="12pt"/>
    </style:style>
    <style:style style:name="T23" style:parent-style-name="超連結" style:family="text">
      <style:text-properties style:font-name-complex="Calibri" style:letter-kerning="false" style:font-size-complex="12pt"/>
    </style:style>
    <style:style style:name="T24" style:parent-style-name="預設段落字型" style:family="text">
      <style:text-properties style:font-name-complex="Calibri" style:letter-kerning="false" style:font-size-complex="12pt"/>
    </style:style>
    <style:style style:name="P25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26" style:parent-style-name="內文" style:family="paragraph">
      <style:paragraph-properties fo:widows="2" fo:orphans="2" fo:text-align="justify" fo:margin-top="0.0694in" fo:margin-bottom="0.0694in"/>
    </style:style>
    <style:style style:name="T27" style:parent-style-name="預設段落字型" style:family="text">
      <style:text-properties style:font-name-complex="Calibri" style:letter-kerning="false" style:font-size-complex="12pt"/>
    </style:style>
    <style:style style:name="T28" style:parent-style-name="預設段落字型" style:family="text">
      <style:text-properties style:font-name-complex="Calibri" style:letter-kerning="false" style:font-size-complex="12pt"/>
    </style:style>
    <style:style style:name="T29" style:parent-style-name="預設段落字型" style:family="text">
      <style:text-properties style:font-name="文鼎圓體M" style:font-name-asian="文鼎圓體M" style:font-name-complex="Calibri" fo:font-weight="bold" style:font-weight-asian="bold" style:font-weight-complex="bold" style:letter-kerning="false" style:font-size-complex="12pt"/>
    </style:style>
    <style:style style:name="T30" style:parent-style-name="預設段落字型" style:family="text">
      <style:text-properties style:font-name-complex="Calibri" style:letter-kerning="false" style:font-size-complex="12pt"/>
    </style:style>
    <style:style style:name="P31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32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33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34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35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36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37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38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39" style:parent-style-name="內文" style:family="paragraph">
      <style:paragraph-properties fo:widows="2" fo:orphans="2" fo:text-align="justify" fo:margin-top="0.0694in" fo:margin-bottom="0.0694in"/>
      <style:text-properties style:font-name-asian="文鼎圓體M" style:font-name-complex="Calibri" fo:font-weight="bold" style:font-weight-asian="bold" style:font-weight-complex="bold" style:letter-kerning="false" style:font-size-complex="12pt"/>
    </style:style>
    <style:style style:name="P40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41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42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43" style:parent-style-name="內文" style:family="paragraph">
      <style:paragraph-properties fo:widows="2" fo:orphans="2" fo:text-align="justify" fo:margin-top="0.0694in" fo:margin-bottom="0.0694in"/>
      <style:text-properties style:font-name-complex="Calibri" style:letter-kerning="false" style:font-size-complex="12pt"/>
    </style:style>
    <style:style style:name="P44" style:parent-style-name="內文" style:family="paragraph">
      <style:paragraph-properties fo:widows="2" fo:orphans="2" fo:text-align="justify" fo:margin-top="0.0694in" fo:margin-bottom="0.0694in"/>
    </style:style>
    <style:style style:name="T45" style:parent-style-name="預設段落字型" style:family="text">
      <style:text-properties style:font-name-complex="Calibri" style:letter-kerning="false" style:font-size-complex="12pt"/>
    </style:style>
    <style:style style:name="T46" style:parent-style-name="預設段落字型" style:family="text">
      <style:text-properties style:font-name-complex="Calibri" style:letter-kerning="false" style:font-size-complex="12pt"/>
    </style:style>
  </office:automatic-styles>
  <office:body>
    <office:text text:use-soft-page-breaks="true">
      <text:p text:style-name="P1">115年劉昌平先生紀念獎學金申請辦法</text:p>
      <text:p text:style-name="P4"><text:span text:style-name="T5">一、宗旨</text:span></text:p>
      <text:p text:style-name="P6">鼓勵及獎助認真向學之大學一年級新生。</text:p>
      <text:p text:style-name="P7">二、申請資格</text:p>
      <text:p text:style-name="P8">高中（職）畢業，且於115年度進入國內各大學之日夜間部一年級新生，同時高中（職）三年成績總平均須達70分（含）以上者。</text:p>
      <text:p text:style-name="P9">三、獎助名額及金額</text:p>
      <text:p text:style-name="P10">1.錄取名額上限為大學新生二十名，其中十五位為畢業於一般地區之高中（職）學校，五位為畢業於偏遠或非山非市地區之高中（職）學校（定義以教育部公告為依據）。成績分開評比（任何一組如有錄取名額不足者，得由另一組名額遞補之）。</text:p>
      <text:p text:style-name="P11">2.大學新生錄取者，每名贈予獎學金新台幣二萬元。</text:p>
      <text:p text:style-name="P12">四、申請文件</text:p>
      <text:p text:style-name="P13"><text:span text:style-name="T14">1.</text:span><text:span text:style-name="T15">自</text:span><text:span text:style-name="T16">115</text:span><text:span text:style-name="T17">年</text:span><text:span text:style-name="T18">9</text:span><text:span text:style-name="T19">月</text:span><text:span text:style-name="T20">16</text:span><text:span text:style-name="T21">日起受理線上報名，線上填寫申請表：聯合報系文化基金會官網（網址：</text:span><text:a xlink:href="https://fund.udngroup.com/NewsCPScholarship.php" office:target-frame-name="_top" xlink:show="replace"><text:span text:style-name="T22">https://fund.udngroup.com/NewsCPScholarship.php</text:span></text:a><text:span text:style-name="T23">）</text:span><text:span text:style-name="T24">。</text:span></text:p>
      <text:p text:style-name="P25">2.高中（職）三年總成績單及115年度大學註冊證明：如為影本，須加蓋校方戳記（成績單提供不完整三學年者，不予受理）。</text:p>
      <text:p text:style-name="P26"><text:span text:style-name="T27">3.</text:span><text:span text:style-name="T28">上傳指定短文，題目為：</text:span><text:span text:style-name="T29">「我想為家鄉或社區做的一件事」</text:span><text:span text:style-name="T30">。</text:span></text:p>
      <text:p text:style-name="P31">4.說明：請觀察自己居住的社區、鄉鎮或城市，找出一個值得改善的小問題，提出可實行的方法，並說明青年可以扮演什麼角色。</text:p>
      <text:p text:style-name="P32">（1）請用標楷體13級字編輯，800字（±10%皆可），文末附1張與短文主題、社區觀察或問題現場相關之照片（自行拍攝或具授權之素材，並註明攝影／來源）須以PDF檔格式上傳。</text:p>
      <text:p text:style-name="P33">（2）不限制是否使用AI（如使用，請在文末1–2行簡要揭露：使用了哪些工具、做了哪些步驟）。</text:p>
      <text:p text:style-name="P34">（3）在短文上請勿書寫姓名、身分證字號等個人識別資料，均由本會統一編碼送審。</text:p>
      <text:p text:style-name="P35">五、申請期限及收件方式</text:p>
      <text:p text:style-name="P36">1.申請期限：自115年9月16日起至10月15日止。</text:p>
      <text:soft-page-break/>
      <text:p text:style-name="P37">2.收件方式：一律採線上申請，申請人應線上提出本辦法第四條所訂全部申請文件，上傳註冊證明及高中（職）三年總成績單證明文件電子檔。</text:p>
      <text:p text:style-name="P38">3.洽詢電話：（02）8692-5762，週一至週五10:00~12:00，14:00~17:30。</text:p>
      <text:p text:style-name="P39">六、評審方式</text:p>
      <text:p text:style-name="P40">1.評審：由本會邀請資深新聞工作者擔任評審進行審閱。</text:p>
      <text:p text:style-name="P41">2.評選方式：</text:p>
      <text:p text:style-name="P42">（1）初選：高中（職）三年成績總平均，擇優前50%，即具備當屆獎學金得主之候選資格。</text:p>
      <text:p text:style-name="P43">（2）決審：以短文成績占總分70%、高中（職）三年成績總平均占總分30%之計算方式，擇優錄取當屆之得獎者（同分時之排序，依次是指定短文分數、短文比序、總分比序）；短文之評審配分比為文筆流暢40%、邏輯清晰30%、觀點新穎30%。</text:p>
      <text:p text:style-name="P44"><text:span text:style-name="T45">3.</text:span><text:span text:style-name="T46">得獎公布、通知及贈獎方式：獲獎者將逐一通知，得獎名單亦將公告於本會網站及聯合報系媒體，擇期舉辦贈獎典禮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文鼎圓體B" svg:font-family="文鼎圓體B" style:font-family-generic="swiss" style:font-pitch="variable"/>
    <style:font-face style:name="文鼎圓體M" svg:font-family="文鼎圓體M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admin</dc:creator>
    <meta:creation-date>2026-09-04T06:53:00Z</meta:creation-date>
    <dc:date>2026-09-04T06:53:00Z</dc:date>
    <meta:template xlink:href="Normal.dotm" xlink:type="simple"/>
    <meta:editing-cycles>2</meta:editing-cycles>
    <meta:editing-duration>PT0S</meta:editing-duration>
    <meta:document-statistic meta:page-count="2" meta:paragraph-count="2" meta:word-count="172" meta:character-count="1151" meta:row-count="8" meta:non-whitespace-character-count="981"/>
  </office:meta>
</office:document-meta>
</file>